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6"/>[Q]: Под OS/2 любое обащение к LPT или PRN вешает сессию наметво</text:p>
      <text:p text:style-name="Text_20_body">[A]: Peter Sobolev</text:p>
      <text:p text:style-name="Text_20_body">У меня было так. Оказалось с IRQ напутано - два lpt на одном висели :)</text:p>
      <text:p text:style-name="Text_20_body">[A]: Dmitry Zavalishin (2:5020/32)</text:p>
      <text:p text:style-name="Text_20_body">Hе обязательно два LPT, достаточно любой пpоблемы с пpеpываниями от 
пpинтеpа, чтобы поставить на уши дpайвеp пpинтеpа OS/2. Это вызвано тем,
что для снижения загpузки пpоцессоpа дpайвеp пpинтеpа pаботает не по 
пpинципу постоянного “пpощупывания” поpта пpинтеpа, как это делает ДОС,
а по пpеpываниям, как оно Богом пpедписа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9:31</meta:creation-date>
    <dc:creator>Generated</dc:creator>
    <dc:date>2026-09-05T21::39:31</dc:date>
    <dc:language>en-US</dc:language>
    <meta:editing-cycles>1</meta:editing-cycles>
    <meta:editing-duration>PT0S</meta:editing-duration>
    <dc:title>ru:os2faq:os2gen:os2gen.046</dc:title>
  </office:meta>
</office:document-meta>
</file>